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style:style>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fo:font-weight="bold" style:font-weight-asian="bold" style:font-weight-complex="bold" style:text-position="super 66.6%"/>
    </style:style>
    <style:style style:name="T4" style:parent-style-name="DefaultParagraphFont" style:family="text">
      <style:text-properties fo:font-weight="bold" style:font-weight-asian="bold" style:font-weight-complex="bold"/>
    </style:style>
    <style:style style:name="T5" style:parent-style-name="DefaultParagraphFont" style:family="text">
      <style:text-properties fo:font-weight="bold" style:font-weight-asian="bold" style:font-weight-complex="bold" style:text-position="super 66.6%"/>
    </style:style>
    <style:style style:name="T6" style:parent-style-name="DefaultParagraphFont" style:family="text">
      <style:text-properties fo:font-weight="bold" style:font-weight-asian="bold" style:font-weight-complex="bold"/>
    </style:style>
    <style:style style:name="P7" style:parent-style-name="Standard" style:family="paragraph">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T9" style:parent-style-name="DefaultParagraphFont" style:family="text">
      <style:text-properties fo:font-weight="bold" style:font-weight-asian="bold" style:font-weight-complex="bold"/>
    </style:style>
    <style:style style:name="T10" style:parent-style-name="DefaultParagraphFont" style:family="text">
      <style:text-properties style:text-position="super 66.6%"/>
    </style:style>
    <style:style style:name="T11"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 style:parent-style-name="DefaultParagraphFont" style:family="text">
      <style:text-properties fo:color="#FF4000"/>
    </style:style>
    <style:style style:name="T13" style:parent-style-name="DefaultParagraphFont" style:family="text">
      <style:text-properties fo:color="#FF4000"/>
    </style:style>
    <style:style style:name="P14"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T15" style:parent-style-name="DefaultParagraphFont" style:family="text">
      <style:text-properties fo:color="#000000"/>
    </style:style>
    <style:style style:name="P16" style:parent-style-name="Standard" style:family="paragraph">
      <style:text-properties fo:font-weight="bold" style:font-weight-asian="bold" style:font-weight-complex="bold"/>
    </style:style>
    <style:style style:name="P17" style:parent-style-name="Standard" style:family="paragraph">
      <style:text-properties fo:font-weight="bold" style:font-weight-asian="bold" style:font-weight-complex="bold"/>
    </style:style>
    <style:style style:name="T18" style:parent-style-name="DefaultParagraphFont" style:family="text">
      <style:text-properties style:text-position="super 66.6%"/>
    </style:style>
    <style:style style:name="P19" style:parent-style-name="Standard" style:family="paragraph">
      <style:text-properties fo:font-weight="bold" style:font-weight-asian="bold" style:font-weight-complex="bold"/>
    </style:style>
    <style:style style:name="P20" style:parent-style-name="Standard" style:family="paragraph">
      <style:text-properties fo:font-weight="bold" style:font-weight-asian="bold" style:font-weight-complex="bold"/>
    </style:style>
    <style:style style:name="P21" style:parent-style-name="Standard" style:family="paragraph">
      <style:text-properties fo:font-weight="bold" style:font-weight-asian="bold" style:font-weight-complex="bold"/>
    </style:style>
    <style:style style:name="P22" style:parent-style-name="Standard" style:family="paragraph">
      <style:text-properties fo:font-weight="bold" style:font-weight-asian="bold" style:font-weight-complex="bold"/>
    </style:style>
    <style:style style:name="P23" style:parent-style-name="Standard" style:family="paragraph">
      <style:text-properties fo:font-weight="bold" style:font-weight-asian="bold" style:font-weight-complex="bold"/>
    </style:style>
    <style:style style:name="P24" style:parent-style-name="Standard" style:family="paragraph">
      <style:text-properties fo:font-weight="bold" style:font-weight-asian="bold" style:font-weight-complex="bold" fo:color="#000000"/>
    </style:style>
    <style:style style:name="P25" style:parent-style-name="Standard" style:family="paragraph">
      <style:text-properties fo:color="#000000"/>
    </style:style>
    <style:style style:name="P26" style:parent-style-name="Standard" style:family="paragraph">
      <style:text-properties fo:font-weight="bold" style:font-weight-asian="bold" style:font-weight-complex="bold"/>
    </style:style>
    <style:style style:name="P27" style:parent-style-name="Standard" style:family="paragraph">
      <style:text-properties fo:font-weight="bold" style:font-weight-asian="bold" style:font-weight-complex="bold"/>
    </style:style>
    <style:style style:name="P28" style:parent-style-name="Normal" style:family="paragraph">
      <style:text-properties fo:font-weight="bold" style:font-weight-asian="bold" style:font-weight-complex="bold"/>
    </style:style>
    <style:style style:name="P29" style:parent-style-name="Standard" style:family="paragraph">
      <style:text-properties fo:color="#FF4000"/>
    </style:style>
    <style:style style:name="P30" style:parent-style-name="Standard" style:family="paragraph">
      <style:text-properties fo:font-weight="bold" style:font-weight-asian="bold" style:font-weight-complex="bold" fo:color="#000000" style:text-underline-type="single" style:text-underline-style="solid" style:text-underline-width="auto" style:text-underline-mode="continuous"/>
    </style:style>
    <style:style style:name="T31" style:parent-style-name="DefaultParagraphFont" style:family="text">
      <style:text-properties fo:color="#000000"/>
    </style:style>
    <style:style style:name="P32" style:parent-style-name="Standard" style:family="paragraph">
      <style:text-properties fo:color="#000000"/>
    </style:style>
    <style:style style:name="P33" style:parent-style-name="Standard" style:family="paragraph">
      <style:text-properties fo:color="#000000"/>
    </style:style>
    <style:style style:name="P34" style:parent-style-name="Standard" style:family="paragraph">
      <style:text-properties fo:color="#000000"/>
    </style:style>
    <style:style style:name="P35" style:parent-style-name="Standard" style:family="paragraph">
      <style:text-properties fo:font-weight="bold" style:font-weight-asian="bold" style:font-weight-complex="bold" fo:color="#000000" style:text-underline-type="single" style:text-underline-style="solid" style:text-underline-width="auto" style:text-underline-mode="continuous"/>
    </style:style>
    <style:style style:name="T36" style:parent-style-name="DefaultParagraphFont" style:family="text">
      <style:text-properties fo:color="#000000"/>
    </style:style>
    <style:style style:name="T37" style:parent-style-name="DefaultParagraphFont" style:family="text">
      <style:text-properties fo:color="#000000"/>
    </style:style>
    <style:style style:name="T38" style:parent-style-name="DefaultParagraphFont" style:family="text">
      <style:text-properties fo:color="#000000" style:text-position="super 66.6%"/>
    </style:style>
    <style:style style:name="T39" style:parent-style-name="DefaultParagraphFont" style:family="text">
      <style:text-properties fo:color="#000000"/>
    </style:style>
    <style:style style:name="T40" style:parent-style-name="DefaultParagraphFont" style:family="text">
      <style:text-properties fo:color="#000000"/>
    </style:style>
    <style:style style:name="T41" style:parent-style-name="DefaultParagraphFont" style:family="text">
      <style:text-properties fo:color="#000000" style:text-position="super 66.6%"/>
    </style:style>
    <style:style style:name="T42" style:parent-style-name="DefaultParagraphFont" style:family="text">
      <style:text-properties fo:color="#000000"/>
    </style:style>
    <style:style style:name="P43" style:parent-style-name="Standard" style:family="paragraph">
      <style:text-properties fo:color="#000000"/>
    </style:style>
    <style:style style:name="P44" style:parent-style-name="Standard" style:family="paragraph">
      <style:text-properties fo:color="#000000"/>
    </style:style>
    <style:style style:name="P45" style:parent-style-name="Standard" style:family="paragraph">
      <style:text-properties fo:color="#000000"/>
    </style:style>
    <style:style style:name="P46" style:parent-style-name="Standard" style:family="paragraph">
      <style:text-properties fo:color="#000000"/>
    </style:style>
    <style:style style:name="P47" style:parent-style-name="Standard" style:family="paragraph">
      <style:text-properties fo:color="#000000"/>
    </style:style>
    <style:style style:name="P48" style:parent-style-name="Standard" style:family="paragraph">
      <style:text-properties fo:font-weight="bold" style:font-weight-asian="bold" style:font-weight-complex="bold" fo:color="#000000"/>
    </style:style>
    <style:style style:name="T49" style:parent-style-name="DefaultParagraphFont" style:family="text">
      <style:text-properties fo:color="#000000"/>
    </style:style>
    <style:style style:name="T50" style:parent-style-name="DefaultParagraphFont" style:family="text">
      <style:text-properties fo:color="#FF4000"/>
    </style:style>
    <style:style style:name="T51" style:parent-style-name="DefaultParagraphFont" style:family="text">
      <style:text-properties fo:color="#FF4000"/>
    </style:style>
    <style:style style:name="P52" style:parent-style-name="Standard" style:family="paragraph">
      <style:text-properties fo:color="#FF4000"/>
    </style:style>
    <style:style style:name="P53" style:parent-style-name="Standard" style:family="paragraph">
      <style:text-properties fo:font-weight="bold" style:font-weight-asian="bold" style:font-weight-complex="bold" fo:color="#000000"/>
    </style:style>
    <style:style style:name="T54" style:parent-style-name="DefaultParagraphFont" style:family="text">
      <style:text-properties fo:color="#000000"/>
    </style:style>
    <style:style style:name="P55" style:parent-style-name="Standard" style:family="paragraph">
      <style:text-properties fo:color="#000000"/>
    </style:style>
    <style:style style:name="P56" style:parent-style-name="Standard" style:family="paragraph">
      <style:text-properties fo:color="#000000"/>
    </style:style>
    <style:style style:name="P57" style:parent-style-name="Standard" style:family="paragraph">
      <style:text-properties fo:color="#000000"/>
    </style:style>
    <style:style style:name="P58" style:parent-style-name="Standard" style:family="paragraph">
      <style:text-properties fo:color="#000000"/>
    </style:style>
    <style:style style:name="P59" style:parent-style-name="Standard" style:family="paragraph">
      <style:text-properties fo:color="#000000"/>
    </style:style>
    <style:style style:name="P60" style:parent-style-name="Standard" style:family="paragraph">
      <style:text-properties fo:color="#000000"/>
    </style:style>
    <style:style style:name="T61" style:parent-style-name="DefaultParagraphFont" style:family="text">
      <style:text-properties fo:font-weight="bold" style:font-weight-asian="bold" style:font-weight-complex="bold" fo:color="#000000" style:text-underline-type="single" style:text-underline-style="solid" style:text-underline-width="auto" style:text-underline-mode="continuous"/>
    </style:style>
    <style:style style:name="T62" style:parent-style-name="DefaultParagraphFont" style:family="text">
      <style:text-properties fo:color="#000000" style:text-underline-type="single" style:text-underline-style="solid" style:text-underline-width="auto" style:text-underline-mode="continuous"/>
    </style:style>
    <style:style style:name="P63" style:parent-style-name="Standard" style:family="paragraph">
      <style:text-properties fo:color="#000000" style:text-underline-type="single" style:text-underline-style="solid" style:text-underline-width="auto" style:text-underline-mode="continuous"/>
    </style:style>
    <style:style style:name="P64" style:parent-style-name="Standard" style:list-style-name="LFO1" style:family="paragraph"/>
    <style:style style:name="T65" style:parent-style-name="DefaultParagraphFont" style:family="text">
      <style:text-properties fo:color="#000000"/>
    </style:style>
    <style:style style:name="T66" style:parent-style-name="DefaultParagraphFont" style:family="text">
      <style:text-properties fo:color="#000000"/>
    </style:style>
    <style:style style:name="P67" style:parent-style-name="Standard" style:family="paragraph">
      <style:text-properties fo:font-weight="bold" style:font-weight-asian="bold" style:font-weight-complex="bold" fo:color="#000000"/>
    </style:style>
    <style:style style:name="P68" style:parent-style-name="Standard" style:list-style-name="LFO1" style:family="paragraph">
      <style:text-properties fo:color="#000000"/>
    </style:style>
    <style:style style:name="P69" style:parent-style-name="Standard" style:family="paragraph">
      <style:paragraph-properties fo:margin-left="0.5in">
        <style:tab-stops/>
      </style:paragraph-properties>
      <style:text-properties fo:color="#000000"/>
    </style:style>
    <style:style style:name="P70" style:parent-style-name="Standard" style:list-style-name="LFO1" style:family="paragraph">
      <style:text-properties fo:color="#000000"/>
    </style:style>
    <style:style style:name="P71" style:parent-style-name="ListParagraph" style:family="paragraph">
      <style:text-properties fo:color="#000000"/>
    </style:style>
    <style:style style:name="P72" style:parent-style-name="Standard" style:list-style-name="LFO1" style:family="paragraph">
      <style:text-properties fo:color="#000000"/>
    </style:style>
    <style:style style:name="P73" style:parent-style-name="ListParagraph" style:family="paragraph">
      <style:text-properties fo:color="#000000"/>
    </style:style>
    <style:style style:name="P74" style:parent-style-name="Standard" style:list-style-name="LFO1" style:family="paragraph">
      <style:text-properties fo:color="#000000"/>
    </style:style>
    <style:style style:name="P75" style:parent-style-name="ListParagraph" style:family="paragraph">
      <style:text-properties fo:color="#000000"/>
    </style:style>
    <style:style style:name="P76" style:parent-style-name="Standard" style:list-style-name="LFO1" style:family="paragraph">
      <style:text-properties fo:color="#000000"/>
    </style:style>
    <style:style style:name="P77" style:parent-style-name="Standard" style:family="paragraph">
      <style:text-properties fo:color="#000000"/>
    </style:style>
    <style:style style:name="P78" style:parent-style-name="Standard" style:family="paragraph">
      <style:text-properties fo:color="#000000"/>
    </style:style>
    <style:style style:name="T79" style:parent-style-name="DefaultParagraphFont" style:family="text">
      <style:text-properties fo:font-weight="bold" style:font-weight-asian="bold" style:font-weight-complex="bold" fo:color="#000000" style:text-underline-type="single" style:text-underline-style="solid" style:text-underline-width="auto" style:text-underline-mode="continuous"/>
    </style:style>
    <style:style style:name="P80" style:parent-style-name="Standard" style:family="paragraph">
      <style:text-properties fo:color="#000000"/>
    </style:style>
    <style:style style:name="P81" style:parent-style-name="Standard" style:family="paragraph">
      <style:text-properties fo:font-weight="bold" style:font-weight-asian="bold" style:font-weight-complex="bold" fo:color="#000000"/>
    </style:style>
    <style:style style:name="P82" style:parent-style-name="Standard" style:family="paragraph">
      <style:text-properties fo:color="#000000"/>
    </style:style>
    <style:style style:name="P83" style:parent-style-name="Standard" style:family="paragraph">
      <style:text-properties fo:font-weight="bold" style:font-weight-asian="bold" style:font-weight-complex="bold" fo:color="#000000"/>
    </style:style>
    <style:style style:name="P84" style:parent-style-name="Standard" style:family="paragraph">
      <style:text-properties fo:font-weight="bold" style:font-weight-asian="bold" style:font-weight-complex="bold" fo:color="#000000"/>
    </style:style>
    <style:style style:name="P85" style:parent-style-name="Standard" style:family="paragraph">
      <style:text-properties fo:color="#000000"/>
    </style:style>
    <style:style style:name="P86" style:parent-style-name="Standard" style:family="paragraph">
      <style:text-properties fo:font-weight="bold" style:font-weight-asian="bold" style:font-weight-complex="bold" fo:color="#000000"/>
    </style:style>
    <style:style style:name="P87" style:parent-style-name="Standard" style:family="paragraph">
      <style:text-properties fo:color="#000000"/>
    </style:style>
    <style:style style:name="P88" style:parent-style-name="Standard" style:family="paragraph">
      <style:text-properties fo:color="#000000"/>
    </style:style>
    <style:style style:name="P89" style:parent-style-name="Standard" style:family="paragraph">
      <style:text-properties fo:font-weight="bold" style:font-weight-asian="bold" style:font-weight-complex="bold" fo:color="#000000"/>
    </style:style>
    <style:style style:name="P90" style:parent-style-name="Standard" style:family="paragraph">
      <style:text-properties fo:color="#000000"/>
    </style:style>
    <style:style style:name="P91" style:parent-style-name="Standard" style:family="paragraph">
      <style:text-properties fo:color="#000000"/>
    </style:style>
    <style:style style:name="P92" style:parent-style-name="Standard" style:family="paragraph">
      <style:text-properties fo:color="#000000"/>
    </style:style>
    <style:style style:name="P93" style:parent-style-name="Standard" style:family="paragraph">
      <style:text-properties fo:font-weight="bold" style:font-weight-asian="bold" style:font-weight-complex="bold" fo:color="#000000"/>
    </style:style>
    <style:style style:name="P94" style:parent-style-name="Standard" style:family="paragraph">
      <style:text-properties fo:color="#000000"/>
    </style:style>
    <style:style style:name="P95" style:parent-style-name="Standard" style:family="paragraph">
      <style:text-properties fo:color="#000000"/>
    </style:style>
    <style:style style:name="P96" style:parent-style-name="Standard" style:family="paragraph">
      <style:text-properties fo:color="#000000"/>
    </style:style>
    <style:style style:name="P97" style:parent-style-name="Standard" style:family="paragraph">
      <style:text-properties fo:font-weight="bold" style:font-weight-asian="bold" style:font-weight-complex="bold" fo:color="#000000"/>
    </style:style>
    <style:style style:name="P98" style:parent-style-name="Standard" style:family="paragraph">
      <style:text-properties fo:color="#000000"/>
    </style:style>
    <style:style style:name="P99" style:parent-style-name="Standard" style:family="paragraph">
      <style:text-properties fo:color="#000000"/>
    </style:style>
    <style:style style:name="P100" style:parent-style-name="Standard" style:family="paragraph">
      <style:text-properties fo:color="#000000"/>
    </style:style>
    <style:style style:name="P101" style:parent-style-name="Standard" style:family="paragraph">
      <style:text-properties fo:color="#000000"/>
    </style:style>
    <style:style style:name="P102" style:parent-style-name="Standard" style:family="paragraph">
      <style:text-properties fo:font-weight="bold" style:font-weight-asian="bold" style:font-weight-complex="bold" fo:color="#000000"/>
    </style:style>
    <style:style style:name="P103" style:parent-style-name="Standard" style:family="paragraph">
      <style:text-properties fo:color="#000000"/>
    </style:style>
    <style:style style:name="P104" style:parent-style-name="Standard" style:family="paragraph">
      <style:text-properties fo:color="#000000"/>
    </style:style>
    <style:style style:name="P105" style:parent-style-name="Standard" style:family="paragraph">
      <style:text-properties fo:font-weight="bold" style:font-weight-asian="bold" style:font-weight-complex="bold" fo:color="#000000"/>
    </style:style>
    <style:style style:name="P106" style:parent-style-name="Standard" style:family="paragraph">
      <style:text-properties fo:color="#000000"/>
    </style:style>
    <style:style style:name="P107" style:parent-style-name="Standard" style:family="paragraph">
      <style:text-properties fo:color="#000000"/>
    </style:style>
    <style:style style:name="P108" style:parent-style-name="Standard" style:family="paragraph">
      <style:text-properties fo:font-weight="bold" style:font-weight-asian="bold" style:font-weight-complex="bold" fo:color="#000000"/>
    </style:style>
    <style:style style:name="T109" style:parent-style-name="DefaultParagraphFont" style:family="text">
      <style:text-properties fo:color="#000000"/>
    </style:style>
    <style:style style:name="T110" style:parent-style-name="DefaultParagraphFont" style:family="text">
      <style:text-properties fo:color="#FF4000"/>
    </style:style>
    <style:style style:name="P111" style:parent-style-name="Standard" style:family="paragraph">
      <style:text-properties fo:color="#000000"/>
    </style:style>
    <style:style style:name="P112" style:parent-style-name="Standard" style:family="paragraph">
      <style:text-properties fo:color="#000000"/>
    </style:style>
    <style:style style:name="P113" style:parent-style-name="Standard" style:family="paragraph">
      <style:text-properties fo:color="#000000"/>
    </style:style>
    <style:style style:name="P114" style:parent-style-name="Standard" style:family="paragraph">
      <style:text-properties fo:font-weight="bold" style:font-weight-asian="bold" style:font-weight-complex="bold" fo:color="#000000"/>
    </style:style>
  </office:automatic-styles>
  <office:body>
    <office:text text:use-soft-page-breaks="true">
      <text:p text:style-name="P1"><text:span text:style-name="T2">MINUTES OF 176</text:span><text:span text:style-name="T3">th</text:span><text:span text:style-name="T4"><text:s/>AGM OF RENFREWSHIRE 12</text:span><text:span text:style-name="T5">th</text:span><text:span text:style-name="T6"><text:s/>PROVINCE</text:span></text:p>
      <text:p text:style-name="P7">HELD AT GREENACRES ON 22nd MAY 2026.</text:p>
      <text:p text:style-name="Standard"/>
      <text:p text:style-name="Standard"/>
      <text:p text:style-name="Standard">The meeting was opened by David McRoberts at 6.50pm.</text:p>
      <text:p text:style-name="Standard"/>
      <text:p text:style-name="Standard"><text:span text:style-name="T8">Apologies</text:span><text:s/>were received from Ann and Ken Hutchison, Maureen Randall, Stuart Houghton, Felicity Pollock, Angela Watt, Stewart Sutherland, and Joyce Wilcox.</text:p>
      <text:p text:style-name="Standard">List of attendees attached.</text:p>
      <text:p text:style-name="Standard"/>
      <text:p text:style-name="Standard">The deaths were noted of members Michael Burton, Neil Gillies Fiona Kennedy and Bob Cowan who passed away during the year.</text:p>
      <text:p text:style-name="Standard"/>
      <text:p text:style-name="Standard"><text:span text:style-name="T9">Minutes<text:s/></text:span>of the 175<text:span text:style-name="T10">th</text:span><text:s/>meeting were passed without objection.</text:p>
      <text:p text:style-name="Standard">There were no matters arising.</text:p>
      <text:p text:style-name="Standard"/>
      <text:p text:style-name="Standard"/>
      <text:p text:style-name="Standard"><text:span text:style-name="T11">President’s report</text:span></text:p>
      <text:p text:style-name="Standard">David McRoberts presented the president’s report<text:s/><text:span text:style-name="T12">(to be added</text:span><text:span text:style-name="T13">).</text:span></text:p>
      <text:p text:style-name="Standard"/>
      <text:p text:style-name="Standard"/>
      <text:p text:style-name="P14">Match<text:s/>Secretary’<text:s/>report</text:p>
      <text:p text:style-name="Standard">Jamie McDowall<text:s/><text:span text:style-name="T15">presented</text:span><text:s/>the match report for the season:</text:p>
      <text:p text:style-name="Standard"/>
      <text:p text:style-name="P16">Ram’s Head</text:p>
      <text:p text:style-name="Standard">10 clubs entered, up from 8 in the previous season. Teams were split into 2 groups of 5, where Dalry and Paisley St Mirren ran away with their respective groups. However, in two tense semi-finals, Gourock beat Paisley St Mirren and Neilston beat Dalry. Gourock then went on to win the final 10-5. Gourock will represent Renfrewshire in the 2026 Scottish Province Championships.</text:p>
      <text:p text:style-name="Standard"/>
      <text:p text:style-name="P17">Barratt Cup</text:p>
      <text:p text:style-name="Standard">10 clubs entered the knockout competition, which came down to a final between Paisley St Mirren and Dalry, after beating Neilston and Greenacres Young Curlers in their respective semi-finals. Paisley St Mirren got off to a strong start with a 5 in the 1<text:span text:style-name="T18">st</text:span><text:s/>end, only for Dalry to come roaring back to win 8-5.</text:p>
      <text:p text:style-name="Standard"/>
      <text:p text:style-name="P19">Ladies League</text:p>
      <text:p text:style-name="Standard">With only 3 teams entered (Reform, Neilston and Uplawmoor) it was decided to make the league a double round robin. This nicely worked out to have a final game decider between Reform and Neilston, with Reform coming out<text:s/>on top<text:s/>to be the overall<text:s/>winners.</text:p>
      <text:p text:style-name="Standard"/>
      <text:p text:style-name="P20">Ladies Broom</text:p>
      <text:p text:style-name="Standard">7 clubs entered in total; 5 of them with two teams and the other 2 with just one, to make a total of 12 teams playing. Brookfield finished as the overall winning club on +16 shots, with their team in the 6pm session finishing as the highest up rink on +13 shots.</text:p>
      <text:p text:style-name="Standard"/>
      <text:p text:style-name="P21">Shand Harvey</text:p>
      <text:p text:style-name="Standard">8 clubs entered 2 teams<text:s/>to play across the Saturday and Sunday. The final result was very close and required some double checking of scorecards as Port Glasgow and Between the Sheets both finished on +6 shots. Port Glasgow were declared the overall winners by winning one more end (8) than Between the Sheets<text:s/>(7). The Sunday Port Glasgow team were the highest up individual rink on +8. Gourock were the only other club to finish<text:s/>with a positive shots difference (+3).</text:p>
      <text:p text:style-name="Standard"/>
      <text:p text:style-name="P22">President vs Vice President</text:p>
      <text:p text:style-name="Standard">A total of 12 clubs played over two sessions at the Waterfront<text:s/>and it was<text:s/>an overwhelming “win” for the President (ignoring the fact that there was no official Vice President to compete against). The President’s teams won 5<text:s/>of the 6<text:s/>games<text:s/>with Gourock the highest up rink on that side on +9. However, the overall highest up rink were on the “VP’s” side. The Paisley St Mirren team,<text:s/>skipped by the incoming<text:s/>Province<text:s/>President,<text:s/>finished on +11 shots.</text:p>
      <text:p text:style-name="Standard"/>
      <text:p text:style-name="P23">Points Competition</text:p>
      <text:p text:style-name="Standard">7 people took part with a good spread of ages (Greenacres Young Curlers have provided the majority of entrants for the last three seasons). Fraser Clark had declared that he was kindly not entering this season to let someone else have a chance of winning, although the fact that he was working at Greenacres that day might have been the real reason. Jamie McDowall from Paisley St Mirren<text:s/>was the winner and Adam Reid from GYC finished runner up.</text:p>
      <text:p text:style-name="Standard"/>
      <text:p text:style-name="P24">Osprey Salver</text:p>
      <text:p text:style-name="P25">not played</text:p>
      <text:p text:style-name="Standard"/>
      <text:p text:style-name="P26">Gilmour Trophy</text:p>
      <text:p text:style-name="Standard">4<text:s/>teams competed against Dunbartonshire<text:s/>at Greenacres<text:s/>and finished with an overall score of 33-27<text:s/>in our favour.<text:s/>Renfrewshire were represented by Dalry, Between the Sheets and two teams from Greenacres Young Curlers. Impressive displays from the relatively inexperienced junior teams saw them both win their games and<text:s/>secure the victory<text:s/>for Renfrewshire.</text:p>
      <text:p text:style-name="Standard"/>
      <text:p text:style-name="P27">Harry Hart</text:p>
      <text:p text:style-name="Normal">Renfrewshire Province were represented at Greenacres<text:s/>by<text:s/>3<text:s/>teams from Reform, Between the Sheets and Gourock, who secured an overall victory with a<text:s/>combined<text:s/>score of 21-15.</text:p>
      <text:p text:style-name="Normal"/>
      <text:p text:style-name="P28">Scottish Province Championships</text:p>
      <text:p text:style-name="Normal">As winners of last season’s Ram’s Head, Paisley St Mirren represented the province and reached the quarter finals.</text:p>
      <text:p text:style-name="Standard"/>
      <text:p text:style-name="P29"/>
      <text:p text:style-name="P30">Secretary’s report</text:p>
      <text:p text:style-name="Standard"><text:span text:style-name="T31">David McRoberts presented this. He pointed out that the committee has been functioning without a secretary or treasurer, and he has been fulfilling these roles.</text:span></text:p>
      <text:p text:style-name="P32">He appealed once again to club representatives to urge their members to fill committee posts, as without a full committee too much work falls on the remaining post holders.</text:p>
      <text:p text:style-name="P33"/>
      <text:p text:style-name="P34"/>
      <text:p text:style-name="P35">Treasurer’s report</text:p>
      <text:p text:style-name="Standard"><text:span text:style-name="T36">David explained that he has now managed to reconcile the accounts from the information left by the previous treasurer. He has decided to change the accounting year for the Province from May</text:span><text:span text:style-name="T37"><text:s/>1</text:span><text:span text:style-name="T38">st</text:span><text:span text:style-name="T39"><text:s/></text:span><text:span text:style-name="T40">to April 30</text:span><text:span text:style-name="T41">th</text:span><text:span text:style-name="T42">.</text:span></text:p>
      <text:p text:style-name="P43">He proposed that the accounts be audited by Alison Duff from Eaglesham Curling Club; this was seconded by John McDermott.</text:p>
      <text:p text:style-name="P44">Iain MacDonald from Paisley St Mirren asked why his club’s payment did not appear to be on the club’s accounts. David said he was working on identifying any clubs who were not up to date with payment.</text:p>
      <text:p text:style-name="P45">The level of club subscriptions is to stay unchanged for the 2026-27 season.</text:p>
      <text:p text:style-name="P46"/>
      <text:p text:style-name="P47"/>
      <text:soft-page-break/>
      <text:p text:style-name="P48">Area Report</text:p>
      <text:p text:style-name="Standard"><text:span text:style-name="T49">Presented by John McDermott<text:s/></text:span><text:span text:style-name="T50">(to be added</text:span><text:span text:style-name="T51">).</text:span></text:p>
      <text:p text:style-name="P52"/>
      <text:p text:style-name="P53">Apointment of Office Bearers</text:p>
      <text:p text:style-name="Standard"><text:span text:style-name="T54">David McRoberts is standing down as President.</text:span></text:p>
      <text:p text:style-name="P55">Jamie McDowall was approved as the new President.</text:p>
      <text:p text:style-name="P56">David volunteered to stand as treasurer- proposed by Jamie, seconded by John McDermott.</text:p>
      <text:p text:style-name="P57"/>
      <text:p text:style-name="P58">Jamie<text:s/>acknowledged the challenge of recruiting volunteers to be part of the committee and highlighted the issue that when requests for volunteers are made, these mainly go to club secretaries and those who are already committing all the time they have available to other roles. He will approach club presidents to encourage<text:s/>them to play an active role in supporting the province and its competitions as part of their role of representing their club. A small amount of help from each president would make a huge difference to the overall running of the province.</text:p>
      <text:p text:style-name="P59"/>
      <text:p text:style-name="P60"/>
      <text:p text:style-name="Standard"><text:span text:style-name="T61">AOB</text:span><text:span text:style-name="T62"><text:s text:c="2"/></text:span></text:p>
      <text:p text:style-name="P63"/>
      <text:list text:style-name="LFO1" text:continue-numbering="true">
        <text:list-item>
          <text:p text:style-name="P64"><text:span text:style-name="T65">Competition prizes</text:span>:<text:s/><text:span text:style-name="T66">Discussion on whether to continue with glasses as prizes or change to vouchers. Overall vote for change to vouchers.</text:span></text:p>
        </text:list-item>
      </text:list>
      <text:p text:style-name="P67"/>
      <text:list text:style-name="LFO1" text:continue-numbering="true">
        <text:list-item>
          <text:p text:style-name="P68">Competition rules: Discussion on number of players allowed in pool for club competitions. Decision to increase from 6 to 8 for Barratt Cup.</text:p>
        </text:list-item>
      </text:list>
      <text:p text:style-name="P69"/>
      <text:list text:style-name="LFO1" text:continue-numbering="true">
        <text:list-item>
          <text:p text:style-name="P70">Competition rules: Knockout games in competitions (Barratt Cup and Ram’s Head semis/final)<text:s/>that finish tied are currently decided by which team won more ends. This leaves an unsatisfying conclusion to games. A draw shot challenge was proposed as an alternative rule, which received an overall vote in favour.</text:p>
        </text:list-item>
      </text:list>
      <text:p text:style-name="P71"/>
      <text:list text:style-name="LFO1" text:continue-numbering="true">
        <text:list-item>
          <text:p text:style-name="P72">Glasgow Province collaboration: Glasgow Province have been in contact about the possibility of merging provinces, as they are struggling to fill competition entries and committee positions. They have also reached out to Dunbartonshire Province. The Renfrewshire Province committee will arrange a meeting with them to discuss options, which could include inviting them to attend some of our competitions.</text:p>
        </text:list-item>
      </text:list>
      <text:p text:style-name="P73"/>
      <text:list text:style-name="LFO1" text:continue-numbering="true">
        <text:list-item>
          <text:p text:style-name="P74">Malcolm McAskill, Blythswood, has proposed some merging of clubs for competitions. Copy of his<text:s/>email attached. This will be forwarded to all clubs for further opinion.<text:s/>There was agreement and understanding throughout the AGM of the challenges that clubs and provinces are having with membership numbers and volunteers.</text:p>
        </text:list-item>
      </text:list>
      <text:p text:style-name="P75"/>
      <text:list text:style-name="LFO1" text:continue-numbering="true">
        <text:list-item>
          <text:p text:style-name="P76">Wendy Highet voiced he discontent at poor communication by the committee.<text:s/>Three emails sent by her with a complaint received no acknowledgement. David McRoberts has since extended an apology.</text:p>
        </text:list-item>
      </text:list>
      <text:p text:style-name="P77"/>
      <text:p text:style-name="P78"/>
      <text:p text:style-name="Standard"><text:span text:style-name="T79">Presentation of Prizes</text:span></text:p>
      <text:p text:style-name="P80"/>
      <text:p text:style-name="P81">Ram’s Head</text:p>
      <text:p text:style-name="P82">Winner: Gourock</text:p>
      <text:p text:style-name="P83"/>
      <text:p text:style-name="P84">Barratt Cup</text:p>
      <text:p text:style-name="P85">Winner: Dalry Union</text:p>
      <text:soft-page-break/>
      <text:p text:style-name="P86">Ladies’ League</text:p>
      <text:p text:style-name="P87">Winner: Reform</text:p>
      <text:p text:style-name="P88"/>
      <text:p text:style-name="P89">Ladies’ Broom</text:p>
      <text:p text:style-name="P90">Winner: Brookfield</text:p>
      <text:p text:style-name="P91">Highest-up team Brookfield 6pm rink</text:p>
      <text:p text:style-name="P92"/>
      <text:p text:style-name="P93">Shand Harvey</text:p>
      <text:p text:style-name="P94">Winner:<text:s/>Port Glasgow</text:p>
      <text:p text:style-name="P95">Highest-up rink<text:s/>Port Glasow<text:s/>Sunday rink</text:p>
      <text:p text:style-name="P96"/>
      <text:p text:style-name="P97">President v Vice President</text:p>
      <text:p text:style-name="P98">Winner: President</text:p>
      <text:p text:style-name="P99">Highest up<text:s/>president’s<text:s/>rink: Dalry<text:s text:c="15"/></text:p>
      <text:p text:style-name="P100">Highest-up rink vice president’s rink:<text:s/>Paisley St Mirren</text:p>
      <text:p text:style-name="P101"/>
      <text:p text:style-name="P102">Points<text:s/>Competition</text:p>
      <text:p text:style-name="P103">Winner: Jamie McDowall<text:s/>(Paisley St Mirren)</text:p>
      <text:p text:style-name="P104"/>
      <text:p text:style-name="P105">Harry Hart v Ayrshire</text:p>
      <text:p text:style-name="P106">Winner: Renfrewshire</text:p>
      <text:p text:style-name="P107"/>
      <text:p text:style-name="P108">Gilmour Trophy v Dunbartonshire</text:p>
      <text:p text:style-name="Standard"><text:span text:style-name="T109">Winner: Renfrewshire</text:span><text:span text:style-name="T110"><text:s text:c="3"/></text:span></text:p>
      <text:p text:style-name="P111"/>
      <text:p text:style-name="P112"/>
      <text:p text:style-name="P113"/>
      <text:p text:style-name="P1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style:font-name-complex="Mangal" style:font-size-complex="10.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Jamie McDowall</dc:creator>
    <meta:creation-date>2026-06-16T12:04:00Z</meta:creation-date>
    <dc:date>2026-08-29T20:41:00Z</dc:date>
    <meta:template xlink:href="Normal" xlink:type="simple"/>
    <meta:editing-cycles>29</meta:editing-cycles>
    <meta:editing-duration>PT31500S</meta:editing-duration>
    <meta:document-statistic meta:page-count="4" meta:paragraph-count="16" meta:word-count="1200" meta:character-count="8025" meta:row-count="57" meta:non-whitespace-character-count="6841"/>
  </office:meta>
</office:document-meta>
</file>